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седание-совета-депутатов-от-24.01.2023-часть-3"/>Заседание Совета депутатов от 24.01.2023, часть 3<text:bookmark-end text:name="заседание-совета-депутатов-от-24.01.2023-часть-3"/></text:h>
      <text:p text:style-name="First_20_paragraph">01.01.1970</text:p>
      <text:p text:style-name="Text_20_body"><text:line-break/></text:p>
      <text:p text:style-name="Text_20_body">Адрес страницы: <text:a xlink:type="simple" xlink:href="http://mun-hormn.mos.ru/presscenter/mediagallery/145683/11368553/" office:name=""><text:span text:style-name="Definition">http://mun-hormn.mos.ru/presscenter/mediagallery/145683/11368553/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8T21:14:08Z</meta:creation-date>
    <dc:date>2024-07-18T21:14:08Z</dc:date>
  </office:meta>
</office:document-meta>
</file>