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то-нужно-знать-о-крещенском-купании"/>Что нужно знать о крещенском купании?<text:bookmark-end text:name="что-нужно-знать-о-крещенском-купании"/></text:h>
      <text:p text:style-name="First_20_paragraph">17.01.2023</text:p>
      <text:p text:style-name="Text_20_body"><text:line-break/></text:p>
      <text:p text:style-name="Text_20_body">Адрес страницы: <text:a xlink:type="simple" xlink:href="http://mun-hormn.mos.ru/presscenter/news/detail/11349828.html" office:name=""><text:span text:style-name="Definition">http://mun-hormn.mos.ru/presscenter/news/detail/11349828.html</text:span></text:a></text:p>
      <text:p text:style-name="Text_20_body"><text:a xlink:type="simple" xlink:href="http://mun-hormn.mos.ru" office:name=""><text:span text:style-name="Definition">Администрация муниципального округа Хорошево-Мневники в городе Москве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2:55:10Z</meta:creation-date>
    <dc:date>2023-07-25T22:55:10Z</dc:date>
  </office:meta>
</office:document-meta>
</file>