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социальные-сети-муниципального-округа-хорошево-мневники"/>Социальные сети муниципального округа Хорошево-Мневники<text:bookmark-end text:name="социальные-сети-муниципального-округа-хорошево-мневники"/></text:h>
      <text:p text:style-name="First_20_paragraph">09.02.2023</text:p>
      <text:list text:style-name="L1">
        <text:list-item>
          <text:p text:style-name="P1"><text:a xlink:type="simple" xlink:href="https://vk.com/id781708072" office:name=""><text:span text:style-name="Definition">VK</text:span></text:a></text:p>
        </text:list-item>
        <text:list-item>
          <text:p text:style-name="P1"><text:a xlink:type="simple" xlink:href="https://ok.ru/profile/588465755826" office:name=""><text:span text:style-name="Definition">Одноклассники</text:span></text:a></text:p>
        </text:list-item>
        <text:list-item>
          <text:p text:style-name="P1"><text:a xlink:type="simple" xlink:href="https://t.me/munhormn" office:name=""><text:span text:style-name="Definition">Telegram</text:span></text:a></text:p>
        </text:list-item>
      </text:list>
      <text:p text:style-name="First_20_paragraph"><text:line-break/></text:p>
      <text:p text:style-name="Text_20_body">Адрес страницы: <text:a xlink:type="simple" xlink:href="http://mun-hormn.mos.ru/presscenter/news/detail/11400387.html" office:name=""><text:span text:style-name="Definition">http://mun-hormn.mos.ru/presscenter/news/detail/11400387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4T01:37:27Z</meta:creation-date>
    <dc:date>2023-07-14T01:37:27Z</dc:date>
  </office:meta>
</office:document-meta>
</file>