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значении-публичных-слушаний"/>ОПОВЕЩЕНИЕ О НАЗНАЧЕНИИ ПУБЛИЧНЫХ СЛУШАНИЙ<text:bookmark-end text:name="оповещение-о-назначении-публичных-слушаний"/></text:h>
      <text:p text:style-name="First_20_paragraph">07.05.2024</text:p>
      <text:p text:style-name="Text_20_body">21 мая 2024 года с 18 часов 00 мин. до 18 часов 30 мин. по адресу: г. Москва, ул. Народного Ополчения, д. 33, корп. 1, в зале для конференций состоятся публичные слушания по проекту решения Совета депутатов муниципального округа Хорошево-Мневники в городе Москве «Об исполнении бюджета муниципального округа Хорошево-Мневники за 2023 год».</text:p>
      <text:p text:style-name="Text_20_body">Прием предложений граждан по проекту решения осуществляется по адресу: 123154, г. Москва, ул. Народного Ополчения, д. 33, корп. 1 со дня опубликования настоящего решения до 17 часов 00 мин. 21 мая 2024 года.</text:p>
      <text:p text:style-name="Text_20_body">Контактное лицо – Сманцер Ирина Константиновна, тел. 8(499)192-57-29, факс 8(499)192-58-92, e-mail: akvamarin189@mail.ru.  </text:p>
      <text:p text:style-name="Text_20_body"><text:line-break/></text:p>
      <text:p text:style-name="Text_20_body">Адрес страницы: <text:a xlink:type="simple" xlink:href="http://mun-hormn.mos.ru/presscenter/news/detail/11889979.html" office:name=""><text:span text:style-name="Definition">http://mun-hormn.mos.ru/presscenter/news/detail/11889979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19:41:15Z</meta:creation-date>
    <dc:date>2024-08-20T19:41:15Z</dc:date>
  </office:meta>
</office:document-meta>
</file>