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сведения-о-номерах-телефонов-и-факсов-по-которым-необходимо-сообщать-о-произошедшем-несчастном-случае-на-производстве"/>Сведения о номерах телефонов и факсов, по которым необходимо сообщать о произошедшем несчастном случае на производстве<text:bookmark-end text:name="сведения-о-номерах-телефонов-и-факсов-по-которым-необходимо-сообщать-о-произошедшем-несчастном-случае-на-производстве"/></text:h>
      <text:p text:style-name="First_20_paragraph">21.11.2023</text:p>
      <text:p text:style-name="Text_20_body">В соответствии с порядком извещения о несчастных случаях<text:a xlink:type="simple" xlink:href="file:///D:/Downloads/%D0%A1%D0%B2%D0%B5%D0%B4%D0%B5%D0%BD%D0%B8%D1%8F%20%D0%BE%20%D0%BD%D0%BE%D0%BC%D0%B5%D1%80%D0%B0%D1%85%20%D1%82%D0%B5%D0%BB%D0%B5%D1%84%D0%BE%D0%BD%D0%BE%D0%B2%20%D0%B8%20%D1%84%D0%B0%D0%BA%D1%81%D0%BE%D0%B2.docx#_ftn1" office:name=""><text:span text:style-name="Definition">[1]</text:span></text:a> работодатель (его представитель) в течение суток обязан направить извещение о групповом (два человека и более), тяжелом или несчастном случае со смертельным исходом в следующие организации: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<text:span text:style-name="T1">Наименование организации</text:span></text:p>
          </table:table-cell>
          <table:table-cell table:style-name="TableRowCell" office:value-type="string">
            <text:p text:style-name="Table_20_Contents"><text:span text:style-name="T1">Контактные телефоны и электронный адрес</text:span></text:p>
          </table:table-cell>
        </table:table-row>
        <table:table-row>
          <table:table-cell table:style-name="TableRowCell" office:value-type="string">
            <text:p text:style-name="Table_20_Contents">Государственная инспекция труда в городе Москве</text:p>
          </table:table-cell>
          <table:table-cell table:style-name="TableRowCell" office:value-type="string">
            <text:p text:style-name="Table_20_Contents">8 (495) 343-94-96</text:p>
            <text:p text:style-name="Table_20_Contents">git77@rostrud.gov.ru</text:p>
          </table:table-cell>
        </table:table-row>
        <table:table-row>
          <table:table-cell table:style-name="TableRowCell" office:value-type="string">
            <text:p text:style-name="Table_20_Contents">Прокуратура города Москвы</text:p>
          </table:table-cell>
          <table:table-cell table:style-name="TableRowCell" office:value-type="string">
            <text:p text:style-name="Table_20_Contents">8 (495) 955-97-73</text:p>
            <text:p text:style-name="Table_20_Contents">8 (495) 951-71-97</text:p>
            <text:p text:style-name="Table_20_Contents">факс: 8 (495) 951-50-40</text:p>
            <text:p text:style-name="Table_20_Contents">info@mosproc.ru</text:p>
          </table:table-cell>
        </table:table-row>
        <table:table-row>
          <table:table-cell table:style-name="TableRowCell" office:value-type="string">
            <text:p text:style-name="Table_20_Contents">Отделение Социального фонда России по городу Москве и Московской области</text:p>
          </table:table-cell>
          <table:table-cell table:style-name="TableRowCell" office:value-type="string">
            <text:p text:style-name="Table_20_Contents">8 (495) 912-13-28</text:p>
            <text:p text:style-name="Table_20_Contents">8 (495) 912-08-59</text:p>
            <text:p text:style-name="Table_20_Contents">8 (499) 763-70-06</text:p>
            <text:p text:style-name="Table_20_Contents">info@ro77.fss.ru</text:p>
          </table:table-cell>
        </table:table-row>
        <table:table-row>
          <table:table-cell table:style-name="TableRowCell" office:value-type="string">
            <text:p text:style-name="Table_20_Contents">Московская Федерация профсоюзов</text:p>
          </table:table-cell>
          <table:table-cell table:style-name="TableRowCell" office:value-type="string">
            <text:p text:style-name="Table_20_Contents">8 (495) 690-82-62</text:p>
            <text:p text:style-name="Table_20_Contents">факс: 8 (495) 690-83-91</text:p>
            <text:p text:style-name="Table_20_Contents">main@mtuf.ru</text:p>
          </table:table-cell>
        </table:table-row>
        <table:table-row>
          <table:table-cell table:style-name="TableRowCell" office:value-type="string">
            <text:p text:style-name="Table_20_Contents">Департамент труда и социальной защиты населения города Москвы</text:p>
          </table:table-cell>
          <table:table-cell table:style-name="TableRowCell" office:value-type="string">
            <text:p text:style-name="Table_20_Contents">8 (495) 777-77-77</text:p>
            <text:p text:style-name="Table_20_Contents">Факс: 8 (495) 625-10-51</text:p>
            <text:p text:style-name="Table_20_Contents">E-mail: dszn@mos.ru</text:p>
          </table:table-cell>
        </table:table-row>
      </table:table>
      <text:p text:style-name="First_20_paragraph"> </text:p>
      <text:p text:style-name="Text_20_body"><text:line-break/></text:p>
      <text:p text:style-name="Horizontal_20_Line"/>
      <text:section text:name="ftn1">
        <text:p text:style-name="First_20_paragraph"><text:a xlink:type="simple" xlink:href="file:///D:/Downloads/%D0%A1%D0%B2%D0%B5%D0%B4%D0%B5%D0%BD%D0%B8%D1%8F%20%D0%BE%20%D0%BD%D0%BE%D0%BC%D0%B5%D1%80%D0%B0%D1%85%20%D1%82%D0%B5%D0%BB%D0%B5%D1%84%D0%BE%D0%BD%D0%BE%D0%B2%20%D0%B8%20%D1%84%D0%B0%D0%BA%D1%81%D0%BE%D0%B2.docx#_ftnref1" office:name=""><text:span text:style-name="Definition">[1]</text:span></text:a> Статья 228.1 ТК РФ</text:p>
      </text:section>
      <text:p text:style-name="Text_20_body"><text:line-break/></text:p>
      <text:p text:style-name="Text_20_body">Адрес страницы: <text:a xlink:type="simple" xlink:href="http://mun-hormn.mos.ru/presscenter/news/detail/11993891.html" office:name=""><text:span text:style-name="Definition">http://mun-hormn.mos.ru/presscenter/news/detail/11993891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2T20:35:58Z</meta:creation-date>
    <dc:date>2023-11-22T20:35:58Z</dc:date>
  </office:meta>
</office:document-meta>
</file>