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2024-года-состоятся-праздничные-мероприятия-здравствуй-троица-святая-и-день-района"/>23 июня 2024 года состоятся праздничные мероприятия «Здравствуй, Троица Святая!» и День района<text:bookmark-end text:name="июня-2024-года-состоятся-праздничные-мероприятия-здравствуй-троица-святая-и-день-района"/></text:h>
      <text:p text:style-name="First_20_paragraph">19.06.2024</text:p>
      <text:p text:style-name="Text_20_body"><text:line-break/></text:p>
      <text:p text:style-name="Text_20_body">Адрес страницы: <text:a xlink:type="simple" xlink:href="http://mun-hormn.mos.ru/presscenter/news/detail/12430234.html" office:name=""><text:span text:style-name="Definition">http://mun-hormn.mos.ru/presscenter/news/detail/12430234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5T19:47:16Z</meta:creation-date>
    <dc:date>2024-08-25T19:47:16Z</dc:date>
  </office:meta>
</office:document-meta>
</file>