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ртная-программа"/>Концертная программа<text:bookmark-end text:name="концертная-программа"/></text:h>
      <text:p text:style-name="First_20_paragraph">10.07.2024</text:p>
      <text:p text:style-name="Text_20_body"><text:line-break/></text:p>
      <text:p text:style-name="Text_20_body">Адрес страницы: <text:a xlink:type="simple" xlink:href="http://mun-hormn.mos.ru/presscenter/news/detail/12471623.html" office:name=""><text:span text:style-name="Definition">http://mun-hormn.mos.ru/presscenter/news/detail/12471623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0T21:00:02Z</meta:creation-date>
    <dc:date>2024-08-20T21:00:02Z</dc:date>
  </office:meta>
</office:document-meta>
</file>