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значении-публичных-слушаний"/>ОПОВЕЩЕНИЕ О НАЗНАЧЕНИИ ПУБЛИЧНЫХ СЛУШАНИЙ<text:bookmark-end text:name="оповещение-о-назначении-публичных-слушаний"/></text:h>
      <text:p text:style-name="First_20_paragraph">16.09.2024</text:p>
      <text:p text:style-name="Text_20_body">В соответствии с частями 3 и 4 статьи 28, частью 4 статьи 44 Федерального закона от 6 октября 2003 года № 131-ФЗ «Об общих принципах организации местного самоуправления в Российской Федерации»</text:p>
      <text:p text:style-name="Text_20_body"><text:span text:style-name="T1">29 октября 2024 года</text:span> с 18:00 до 18:30 в помещении зала для конференций управы района Хорошево-Мневники города Москвы<text:span text:style-name="T2">,</text:span> расположенном по адресу: г. Москва, ул. Народного Ополчения, д. 33, стр. 1, пройдут публичные слушания по <text:a xlink:type="simple" xlink:href="/upload/2024/ПРОЕКТ%20решения%20О%20внесении%20изменений%20и%20дополнений%20в%20Устав.docx" office:name=""><text:span text:style-name="Definition">проекту решения Совета депутатов муниципального округа Хорошево-Мневники «О внесении изменений и дополнений в Устав муниципального округа Хорошево-Мневники»</text:span></text:a></text:p>
      <text:p text:style-name="Text_20_body">Прием предложений граждан по проекту решения осуществляется:</text:p>
      <text:p text:style-name="Text_20_body">1) <text:span text:style-name="T1">с 11 сентября 2024 года по 29 октября 2024 года</text:span>:</text:p>
      <text:p text:style-name="Text_20_body">лично в письменном виде по адресу: Москва, <text:bookmark-start text:name="id__Hlk176195351"/>ул. Народного Ополчения, д. 33, стр. 1<text:bookmark-end text:name="id__Hlk176195351"/> администрация муниципального округа Хорошево-Мневники, кабинет № 114/3 (в рабочие дни, по понедельникам – четвергам с 8:00 до 17:00, по пятницам с 8:00 до 17:00, обеденный перерыв с 12:00 до 12:45). Контактное лицо: Сманцер Ирина Константиновна.</text:p>
      <text:p text:style-name="Text_20_body">на адрес электронной почты: <text:a xlink:type="simple" xlink:href="mailto:hrmnmun@gmail.com;%20%20" office:name=""><text:span text:style-name="Definition">hrmnmun@gmail.com;</text:span></text:a></text:p>
      <text:p text:style-name="Text_20_body">почтовой связью по адресу: 123154, г. Москва, ул. Народного Ополчения, д. 33, стр. 1, Совет депутатов муниципального округа Хорошево-Мневники;</text:p>
      <text:p text:style-name="Text_20_body">путем заполнения формы на официальном сайте муниципального округа Хорошево-Мневники в информационно-телекоммуникационной сети «Интернет» www.mun-hormun.mos.ru в разделе «Электронная приемная»;</text:p>
      <text:p text:style-name="Text_20_body">2) лично в письменном виде в ходе проведения публичных слушаниях по проекту решения, а также устно во время выступления на указанных слушаниях. </text:p>
      <text:p text:style-name="Text_20_body"><text:line-break/></text:p>
      <text:p text:style-name="Text_20_body">Адрес страницы: <text:a xlink:type="simple" xlink:href="http://mun-hormn.mos.ru/presscenter/news/detail/12567262.html" office:name=""><text:span text:style-name="Definition">http://mun-hormn.mos.ru/presscenter/news/detail/12567262.html</text:span></text:a></text:p>
      <text:p text:style-name="Text_20_body"><text:a xlink:type="simple" xlink:href="http://mun-hormn.mos.ru" office:name=""><text:span text:style-name="Definition">Администрация муниципального округа Хорошево-Мневники в городе Москве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16T14:50:30Z</meta:creation-date>
    <dc:date>2024-09-16T14:50:30Z</dc:date>
  </office:meta>
</office:document-meta>
</file>