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нтября-2024-года-в-клубе-атом-состоялось-патриотическое-мероприятие-брейн-ринг-стоп-терроризму-посвященное-дню-солидарности-в-борьбе-с-терроризмом"/>18 сентября 2024 года в клубе «Атом» состоялось патриотическое мероприятие Брейн-ринг «СТОП-терроризму», посвященное Дню солидарности в борьбе с терроризмом<text:bookmark-end text:name="сентября-2024-года-в-клубе-атом-состоялось-патриотическое-мероприятие-брейн-ринг-стоп-терроризму-посвященное-дню-солидарности-в-борьбе-с-терроризмом"/></text:h>
      <text:p text:style-name="First_20_paragraph">23.09.2024</text:p>
      <text:p text:style-name="Text_20_body"><text:a xlink:type="simple" xlink:href="https://mun-hormn.mos.ru/presscenter/mediagallery/150855/" office:name=""><text:span text:style-name="Definition">Фотогалерея</text:span></text:a></text:p>
      <text:p text:style-name="Text_20_body"><text:line-break/></text:p>
      <text:p text:style-name="Text_20_body">Адрес страницы: <text:a xlink:type="simple" xlink:href="http://mun-hormn.mos.ru/presscenter/news/detail/12579891.html" office:name=""><text:span text:style-name="Definition">http://mun-hormn.mos.ru/presscenter/news/detail/12579891.html</text:span></text:a></text:p>
      <text:p text:style-name="Text_20_body"><text:a xlink:type="simple" xlink:href="http://mun-hormn.mos.ru" office:name=""><text:span text:style-name="Definition">Администрация муниципального округа Хорошево-Мневники в городе Москве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30T13:54:01Z</meta:creation-date>
    <dc:date>2025-06-30T13:54:01Z</dc:date>
  </office:meta>
</office:document-meta>
</file>