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ем-граждан-заместителем-хорошевского-межрайонного-прокурора-арсеньева-кристина-алексеевна-11-марта-2025-года-с-10-часов-00-минут-до-13-часов-00-минут-будет-проведен-в-здании-управы-района-строгино-г.-москвы"/>Прием граждан заместителем Хорошевского межрайонного прокурора Арсеньева Кристина Алексеевна 11 марта 2025 года с 10 часов 00 минут до 13 часов 00 минут будет проведен в здании Управы района Строгино г. Москвы<text:bookmark-end text:name="прием-граждан-заместителем-хорошевского-межрайонного-прокурора-арсеньева-кристина-алексеевна-11-марта-2025-года-с-10-часов-00-минут-до-13-часов-00-минут-будет-проведен-в-здании-управы-района-строгино-г.-москвы"/></text:h>
      <text:p text:style-name="First_20_paragraph">07.03.2025</text:p>
      <text:p text:style-name="Text_20_body">Прокуратура сообщает:</text:p>
      <text:p text:style-name="Text_20_body">Прием граждан заместителем Хорошевского межрайонного прокурора Арсеньева Кристина Алексеевна 11 марта 2025 года с 10 часов 00 минут до 13 часов 00 минут будет проведен в здании Управы района Строгино г. Москвы по адресу: г. Москва, ул. Маршала Катукова, д. 19, корп. 1.</text:p>
      <text:p text:style-name="Text_20_body">Запись на личный прием будет осуществляться: ежедневно с 09 часов 00 минут до 16 часов 45 минут по телефону канцелярии межрайонной прокуратуры: 8 (499) 197-06-94. При себе необходимо иметь документы, удостоверяющие личность.»</text:p>
      <text:p text:style-name="Text_20_body"><text:line-break/></text:p>
      <text:p text:style-name="Text_20_body">Адрес страницы: <text:a xlink:type="simple" xlink:href="http://mun-hormn.mos.ru/presscenter/news/detail/12845178.html" office:name=""><text:span text:style-name="Definition">http://mun-hormn.mos.ru/presscenter/news/detail/12845178.html</text:span></text:a></text:p>
      <text:p text:style-name="Text_20_body"><text:a xlink:type="simple" xlink:href="http://mun-hormn.mos.ru" office:name=""><text:span text:style-name="Definition">Администрация муниципального округа Хорошево-Мневники в городе Москве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7T12:48:01Z</meta:creation-date>
    <dc:date>2025-06-27T12:48:01Z</dc:date>
  </office:meta>
</office:document-meta>
</file>