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ko-дню-рождения-c.a.-лемешева"/>МЕРОПРИЯТИЕ KO ДНЮ РОЖДЕНИЯ C.A. ЛЕМЕШЕВА<text:bookmark-end text:name="мероприятие-ko-дню-рождения-c.a.-лемешева"/></text:h>
      <text:p text:style-name="First_20_paragraph">25.06.2025</text:p>
      <text:p text:style-name="Text_20_body"><text:line-break/></text:p>
      <text:p text:style-name="Text_20_body">Адрес страницы: <text:a xlink:type="simple" xlink:href="http://mun-hormn.mos.ru/presscenter/news/detail/13060038.html" office:name=""><text:span text:style-name="Definition">http://mun-hormn.mos.ru/presscenter/news/detail/13060038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6:32:13Z</meta:creation-date>
    <dc:date>2025-06-26T16:32:13Z</dc:date>
  </office:meta>
</office:document-meta>
</file>