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-дворце-творчества-детей-и-молодежи-хорошево-состоялся-вечер-посвященный-73-й-годовщине-начала-разгрома-фашистов-под-москвой"/>Во Дворце творчества детей и молодежи «Хорошево» состоялся вечер, посвященный 73-й годовщине начала разгрома фашистов под Москвой<text:bookmark-end text:name="во-дворце-творчества-детей-и-молодежи-хорошево-состоялся-вечер-посвященный-73-й-годовщине-начала-разгрома-фашистов-под-москвой"/></text:h>
      <text:p text:style-name="First_20_paragraph">17.12.2014</text:p>
      <text:p text:style-name="Text_20_body">Во Дворце творчества детей и молодежи «Хорошево» состоялся вечер, посвященный 73-й годовщине начала разгрома фашистов под Москвой, организованный администрацией муниципального округа Хорошево-Мневники. В вечере приняли участие ветераны Великой Отечественной войны, труженики тыла, жители района.</text:p>
      <text:p text:style-name="Text_20_body">Со словами приветствия и поздравлениями к участникам вечера обратился глава муниципального округа Михаил Попков.</text:p>
      <text:p text:style-name="Text_20_body">Перед гостями выступили самодеятельные и профессиональные артисты, каждый имел возможность прочитать стихи или исполнить песню времен Великой Отечественной. Солировал даже председатель Совета ветеранов района Хорошево-Мневники 90-летний Александр Матвеевич Гульба. В завершении вечера ветеранов приехали поздравить участники первого состава ВИА «Самоцветы» под руководством Юрия Маликова.</text:p>
      <text:p text:style-name="Text_20_body"><text:line-break/></text:p>
      <text:p text:style-name="Text_20_body">Адрес страницы: <text:a xlink:type="simple" xlink:href="http://mun-hormn.mos.ru/presscenter/news/detail/1478750.html" office:name=""><text:span text:style-name="Definition">http://mun-hormn.mos.ru/presscenter/news/detail/1478750.html</text:span></text:a></text:p>
      <text:p text:style-name="Text_20_body"><text:a xlink:type="simple" xlink:href="http://mun-hormn.mos.ru" office:name=""><text:span text:style-name="Definition">Администрация муниципального округа Хорошево-Мневники в городе Москве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2T13:04:03Z</meta:creation-date>
    <dc:date>2023-05-22T13:04:03Z</dc:date>
  </office:meta>
</office:document-meta>
</file>